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text-properties officeooo:rsid="000dc563" officeooo:paragraph-rsid="000dc563"/>
    </style:style>
    <style:style style:name="P2" style:family="paragraph" style:parent-style-name="Standard">
      <style:text-properties fo:font-weight="bold" officeooo:rsid="000dc563" officeooo:paragraph-rsid="000dc563" style:font-weight-asian="bold" style:font-weight-complex="bold"/>
    </style:style>
    <style:style style:name="P3" style:family="paragraph" style:parent-style-name="Standard">
      <style:text-properties fo:font-weight="bold" style:font-weight-asian="bold" style:font-weight-complex="bold"/>
    </style:style>
    <style:style style:name="P4" style:family="paragraph" style:parent-style-name="Standard">
      <style:text-properties officeooo:rsid="000e6c64" officeooo:paragraph-rsid="000e6c64"/>
    </style:style>
    <style:style style:name="P5" style:family="paragraph" style:parent-style-name="Standard">
      <style:text-properties officeooo:rsid="0011857b" officeooo:paragraph-rsid="0011857b"/>
    </style:style>
    <style:style style:name="P6" style:family="paragraph" style:parent-style-name="Standard">
      <style:text-properties officeooo:rsid="0014ccc9" officeooo:paragraph-rsid="000dc563"/>
    </style:style>
    <style:style style:name="P7" style:family="paragraph" style:parent-style-name="Standard">
      <style:text-properties officeooo:rsid="0014ccc9" officeooo:paragraph-rsid="0014ccc9"/>
    </style:style>
    <style:style style:name="P8" style:family="paragraph" style:parent-style-name="Standard">
      <style:text-properties officeooo:rsid="00169373" officeooo:paragraph-rsid="00169373"/>
    </style:style>
    <style:style style:name="P9" style:family="paragraph" style:parent-style-name="Standard">
      <style:text-properties officeooo:rsid="000dc563" officeooo:paragraph-rsid="000dc563"/>
    </style:style>
    <style:style style:name="P10" style:family="paragraph" style:parent-style-name="Standard">
      <style:text-properties officeooo:rsid="001823bd" officeooo:paragraph-rsid="001823bd"/>
    </style:style>
    <style:style style:name="P11" style:family="paragraph" style:parent-style-name="Standard">
      <style:text-properties fo:font-weight="bold" officeooo:rsid="001823bd" officeooo:paragraph-rsid="001823bd" style:font-weight-asian="bold" style:font-weight-complex="bold"/>
    </style:style>
    <style:style style:name="P12" style:family="paragraph" style:parent-style-name="Standard">
      <style:text-properties fo:font-weight="bold" officeooo:rsid="000e6c64" officeooo:paragraph-rsid="000e6c64" style:font-weight-asian="bold" style:font-weight-complex="bold"/>
    </style:style>
    <style:style style:name="T1" style:family="text">
      <style:text-properties officeooo:rsid="000dc563"/>
    </style:style>
    <style:style style:name="T2" style:family="text">
      <style:text-properties fo:font-weight="bold" style:font-weight-asian="bold" style:font-weight-complex="bold"/>
    </style:style>
    <style:style style:name="T3" style:family="text">
      <style:text-properties officeooo:rsid="00121241"/>
    </style:style>
    <style:style style:name="T4" style:family="text">
      <style:text-properties officeooo:rsid="0013d090"/>
    </style:style>
    <style:style style:name="T5" style:family="text">
      <style:text-properties style:text-underline-style="solid" style:text-underline-width="auto" style:text-underline-color="font-color"/>
    </style:style>
    <style:style style:name="T6" style:family="text">
      <style:text-properties style:text-underline-style="non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text:span text:style-name="T1">Qué es un sistema operativo?</text:span></text:p>
      <text:p text:style-name="Standard"/>
      <text:p text:style-name="P1">Es un conjunto de programas que hacen contacto directo con la máquina administrando los recursos de hardware que esta tiene para que el usuario solo se centre en el trabajo habitual que debería hacer.</text:p>
      <text:p text:style-name="P1"/>
      <text:p text:style-name="P2">Componentes de un sistema operativo</text:p>
      <text:p text:style-name="P1"/>
      <text:p text:style-name="P1">- <text:span text:style-name="T2">Núcleo</text:span>: también conocido como Kernel, encargado de controlar la memoria y la CPU.</text:p>
      <text:p text:style-name="P1">- <text:span text:style-name="T2">Interfaz de usuario</text:span>: la parte visible del sistema, puede ser GUI (ventanas e iconos) o CLI (línea de comandos).</text:p>
      <text:p text:style-name="P1">- <text:span text:style-name="T2">Controladores</text:span>: programas que ayudan a que el sistema hable con los dispositivos conectados.</text:p>
      <text:p text:style-name="P1">- <text:span text:style-name="T2">Sistema de archivos</text:span>: se encarga de organizar y guardar la información. División en carpetas (directorios) y archivos de fácil acceso.</text:p>
      <text:p text:style-name="P1">- <text:span text:style-name="T2">Gestor de memoria</text:span>: decide cuánta memoria RAM dar a cada proceso que se ejecuta, es indispensable su buen manejo para que el computador no se bloquee.</text:p>
      <text:p text:style-name="P1">- <text:span text:style-name="T2">Administrador de procesos</text:span>: ordena las tareas, decide el uso del procesador y el tiempo que se adjudica.</text:p>
      <text:p text:style-name="P1"/>
      <text:p text:style-name="P2">Windows</text:p>
      <text:p text:style-name="P1"/>
      <text:p text:style-name="P1">Sistema Operativo de la casa Microsoft, ha sido el más popular en las últimas décadas para computadores de escritorio debido al mercadeo y el desarrollo de software específico para esta plataforma.</text:p>
      <text:p text:style-name="P1"/>
      <text:p text:style-name="P1">Nació en principios de los 1980s como MS-DOS, un sistema en línea de comandos que asimiló la interfaz gráfica como un accesorio y a mediados de 1990s hizo su aparición con Windows ‘95.</text:p>
      <text:p text:style-name="P1"/>
      <text:p text:style-name="P1">Actualmente, existen dos ramas de Windows bien diferenciadas: Windows Server 2025 para el mercado de servidores y Windows 11, para computadores caseros.</text:p>
      <text:p text:style-name="P1"/>
      <text:p text:style-name="P11">Instalación de Windows 11</text:p>
      <text:p text:style-name="P10"/>
      <text:p text:style-name="P11">AMD / ARM</text:p>
      <text:p text:style-name="P10"/>
      <text:p text:style-name="P10">AMD y ARM usan filosofías distintas: AMD diseña CPUs de alto rendimiento basados en la arquitectura x86 (CISC), ideales para juegos y PC. ARM crea diseños de bajo consumo (RISC) que licencia a otras marcas, dominando en teléfonos y ganando espacio en portátiles eficientes.</text:p>
      <text:p text:style-name="P10"/>
      <text:p text:style-name="P10">- AMD: Computadoras de escritorio, portátiles de alto rendimiento, videoconsolas y servidores empresariales.</text:p>
      <text:p text:style-name="P10">- ARM: Teléfonos inteligentes, tabletas, dispositivos de domótica (IoT), y cada vez más portátiles ligeros (como Apple Silicon o Snapdragon).</text:p>
      <text:p text:style-name="P10"/>
      <text:p text:style-name="P11">Archivos ISO</text:p>
      <text:p text:style-name="P10"/>
      <text:p text:style-name="P10">Un archivo ISO es una copia digital exacta de un disco óptico (como un CD, DVD o Blu-ray) que almacena todo su contenido y estructura de archivos en un solo documento. Se usa mucho para descargar e instalar sistemas operativos como Windows o Linux sin usar discos físicos.</text:p>
      <text:p text:style-name="P10"/>
      <text:p text:style-name="P11">Rufus / Ventoy</text:p>
      <text:p text:style-name="P10"/>
      <text:p text:style-name="P10"><text:soft-page-break/>Software para la creación de instaladores, Rufus es el estándar para Windows, Ventoy es para Linux, se caracterizan por nutrirse de archivos ISO para iniciar la instalación de sistemas operativos. Rufus es portable, fácil de usar, compatible con una gama enorme de sistemas, además de una personalización muy alta. Ventoy es el estándar para Linux, solo se copian los archivos ISO en una memoria preinstalada con esta herramienta y el mismo software se encarga de reconocer el sistema que se puede instalar.</text:p>
      <text:p text:style-name="P10"/>
      <text:p text:style-name="P11">MBR Vs. GPT</text:p>
      <text:p text:style-name="P10"/>
      <text:p text:style-name="P10">MBR y GPT son dos formas distintas de guardar la información sobre las particiones de un disco duro. GPT es el estándar moderno, más rápido y seguro, apto para discos de más de 2 TB. MBR es un sistema antiguo que solo sirve para equipos viejos o discos pequeños.</text:p>
      <text:p text:style-name="P1"/>
      <text:p text:style-name="P1">Aunque existe una brillante interfaz gráfica, algunos de los procesos suelen llevarse a cabo mejor por medio de la consola.</text:p>
      <text:p text:style-name="P1"/>
      <text:p text:style-name="P12">Sistema de archivos de Windows</text:p>
      <text:p text:style-name="P4"/>
      <text:p text:style-name="P5">Windows divide su sistema de archivo en tres categorías:</text:p>
      <text:p text:style-name="P5">- Unidades: cada hardware de almacenamiento conectado al computador (Discos duros, Unidades ópticas, dispositivos de almacenamiento)</text:p>
      <text:p text:style-name="P5">- Carpetas: la división de cada unidad, compartimentos que separan de manera lógica los datos para agrupar en categorías similares.</text:p>
      <text:p text:style-name="P5">- Archivos: cada conjunto de datos que cumplen una misión específica, que va desde mostrar contenidos en forma de documentos, librerías para el funcionamiento de aplicaciones, incluyendo el archivo que logra que estas aplicaciones funcionen.</text:p>
      <text:p text:style-name="P1"/>
      <text:p text:style-name="P5">En Windows, la unidad principal es el disco duro de arranque, generalmente, identificado con la letra C.</text:p>
      <text:p text:style-name="P5">En Windows 11 se <text:span text:style-name="T3">divide en las siguientes carpetas:</text:span></text:p>
      <text:p text:style-name="P5">- <text:span text:style-name="T3">Program Files y Program Files (x86): carpetas que contienen las aplicaciones instaladas en la máquina.</text:span></text:p>
      <text:p text:style-name="P5">- <text:span text:style-name="T3">Users: contiene las carpetas de los usuarios del sistema.</text:span></text:p>
      <text:p text:style-name="P5">- <text:span text:style-name="T3">Windows: contiene los archivos </text:span><text:span text:style-name="T4">(carpetas, configuraciones, librerías, ejecutables, entre otros)</text:span><text:span text:style-name="T3"> del sistema operativo</text:span></text:p>
      <text:p text:style-name="P1"/>
      <text:p text:style-name="P1">A continuación, algunos comandos para utilizar en CMD:</text:p>
      <text:p text:style-name="P1"/>
      <text:p text:style-name="P6">comandos para acceso a unidades y carpetas</text:p>
      <text:p text:style-name="P6"/>
      <text:p text:style-name="P6"/>
      <text:p text:style-name="P7">comandos para creación, y borrado de archivos y carpetas</text:p>
      <text:p text:style-name="P7"/>
      <text:p text:style-name="P8">Quiz # 1: Powershell</text:p>
      <text:p text:style-name="P8"/>
      <text:p text:style-name="P8"/>
      <text:p text:style-name="P7"/>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oto Serif CJK SC" style:font-size-asian="10.5pt" style:language-asian="zh" style:country-asian="CN" style:font-name-complex="Noto Sans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oto Serif CJK SC" style:font-size-asian="10.5pt" style:language-asian="zh" style:country-asian="CN" style:font-name-complex="Noto Sans Devanagari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8-10T08:06:55.775534983</meta:creation-date>
    <dc:date>2026-08-10T17:55:16.071719759</dc:date>
    <meta:editing-duration>PT4H26M28S</meta:editing-duration>
    <meta:editing-cycles>9</meta:editing-cycles>
    <meta:generator>LibreOffice/24.2.7.2$Linux_X86_64 LibreOffice_project/420$Build-2</meta:generator>
    <meta:document-statistic meta:table-count="0" meta:image-count="0" meta:object-count="0" meta:page-count="2" meta:paragraph-count="39" meta:word-count="715" meta:character-count="4440" meta:non-whitespace-character-count="3764"/>
  </office:meta>
</office:document-meta>
</file>